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Proposed Architects sections A-A &amp; C-C (Dwg T-24-109-12) and sections B-B &amp; D-D (Dwg T-24-109-13 both call up for “130 mm<text:s/></text:p>
      <text:p text:style-name="Normal">Eyfos Blue A or e.a PIR insulation”</text:p>
      <text:p text:style-name="Normal"/>
      <text:p text:style-name="Normal">This is flat top (not tapered) insulation laid on 18mm marine plywood on firring pieces</text:p>
      <text:p text:style-name="Normal">The depth if you scale the insulation off the drawing varies from 150 to 163 mm, but we have 130 mm in the Pricing Document</text:p>
      <text:p text:style-name="Normal">Specification document calls up for same insulation as the drawing description, but 140 mm thick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IE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2F5496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F5496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2F5496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2F5496"/>
    </style:style>
    <style:style style:name="IntenseQuote" style:display-name="Intense Quot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2F5496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Jim Twohig</meta:initial-creator>
    <dc:creator>Jim Twohig</dc:creator>
    <meta:creation-date>2026-07-28T07:53:00Z</meta:creation-date>
    <dc:date>2026-07-28T07:53:00Z</dc:date>
    <meta:template xlink:href="Normal" xlink:type="simple"/>
    <meta:editing-cycles>2</meta:editing-cycles>
    <meta:editing-duration>PT60S</meta:editing-duration>
    <meta:document-statistic meta:page-count="1" meta:paragraph-count="1" meta:word-count="70" meta:character-count="470" meta:row-count="3" meta:non-whitespace-character-count="401"/>
  </office:meta>
</office:document-meta>
</file>